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cs" style:country-asian="CZ" fo:hyphenate="true"/>
    </style:style>
    <style:style style:name="P32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33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34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35" style:parent-style-name="Normální" style:family="paragraph">
      <style:text-properties style:language-asian="cs" style:country-asian="CZ"/>
    </style:style>
    <style:style style:name="P36" style:parent-style-name="Normální" style:family="paragraph">
      <style:text-properties style:language-asian="cs" style:country-asian="CZ"/>
    </style:style>
    <style:style style:name="P37" style:parent-style-name="Normální" style:family="paragraph">
      <style:text-properties style:language-asian="cs" style:country-asian="CZ"/>
    </style:style>
    <style:style style:name="P38" style:parent-style-name="Normální" style:family="paragraph">
      <style:text-properties style:language-asian="cs" style:country-asian="CZ"/>
    </style:style>
    <style:style style:name="T39" style:parent-style-name="Standardnípísmoodstavce" style:family="text">
      <style:text-properties fo:font-style="italic" style:font-style-asian="italic" style:font-style-complex="italic" style:language-asian="cs" style:country-asian="CZ"/>
    </style:style>
    <style:style style:name="P40" style:parent-style-name="Normální" style:family="paragraph">
      <style:text-properties style:language-asian="cs" style:country-asian="CZ"/>
    </style:style>
    <style:style style:name="P41" style:parent-style-name="Normální" style:family="paragraph">
      <style:text-properties style:language-asian="cs" style:country-asian="CZ"/>
    </style:style>
    <style:style style:name="P42" style:parent-style-name="Normální" style:family="paragraph">
      <style:text-properties style:language-asian="cs" style:country-asian="CZ"/>
    </style:style>
    <style:style style:name="P43" style:parent-style-name="Normální" style:family="paragraph">
      <style:text-properties style:language-asian="cs" style:country-asian="CZ"/>
    </style:style>
    <style:style style:name="P44" style:parent-style-name="Normální" style:family="paragraph">
      <style:text-properties style:language-asian="cs" style:country-asian="CZ"/>
    </style:style>
    <style:style style:name="T45" style:parent-style-name="Standardnípísmoodstavce" style:family="text">
      <style:text-properties fo:font-style="italic" style:font-style-asian="italic" style:font-style-complex="italic" style:language-asian="cs" style:country-asian="CZ"/>
    </style:style>
    <style:style style:name="P46" style:parent-style-name="Normální" style:family="paragraph">
      <style:text-properties style:language-asian="cs" style:country-asian="CZ"/>
    </style:style>
    <style:style style:name="P47" style:parent-style-name="Normální" style:family="paragraph">
      <style:text-properties style:language-asian="cs" style:country-asian="CZ"/>
    </style:style>
    <style:style style:name="P48" style:parent-style-name="Normální" style:family="paragraph">
      <style:text-properties style:language-asian="cs" style:country-asian="CZ"/>
    </style:style>
    <style:style style:name="P49" style:parent-style-name="Normální" style:family="paragraph">
      <style:text-properties style:language-asian="cs" style:country-asian="CZ"/>
    </style:style>
    <style:style style:name="P50" style:parent-style-name="Normální" style:family="paragraph">
      <style:text-properties style:language-asian="cs" style:country-asian="CZ"/>
    </style:style>
    <style:style style:name="P51" style:parent-style-name="Normální" style:family="paragraph">
      <style:text-properties style:language-asian="cs" style:country-asian="CZ"/>
    </style:style>
    <style:style style:name="P52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53" style:parent-style-name="Normální" style:list-style-name="LFO6" style:family="paragraph">
      <style:paragraph-properties style:vertical-align="auto" fo:margin-top="0.0694in" fo:margin-bottom="0.0694in" fo:line-height="100%"/>
      <style:text-properties fo:hyphenate="true"/>
    </style:style>
    <style:style style:name="T54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55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56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57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T58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59" style:parent-style-name="Normální" style:list-style-name="LFO6" style:family="paragraph">
      <style:paragraph-properties style:vertical-align="auto" fo:margin-top="0.0694in" fo:margin-bottom="0.0694in" fo:line-height="100%"/>
      <style:text-properties fo:hyphenate="true"/>
    </style:style>
    <style:style style:name="T60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6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62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63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T64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65" style:parent-style-name="Normální" style:list-style-name="LFO6" style:family="paragraph">
      <style:paragraph-properties style:vertical-align="auto" fo:margin-top="0.0694in" fo:margin-bottom="0.0694in" fo:line-height="100%"/>
      <style:text-properties fo:hyphenate="true"/>
    </style:style>
    <style:style style:name="T66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67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68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69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70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7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72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73" style:parent-style-name="Normální" style:list-style-name="LFO6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74" style:parent-style-name="Normální" style:list-style-name="LFO6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75" style:parent-style-name="Normální" style:list-style-name="LFO6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76" style:parent-style-name="Normální" style:list-style-name="LFO6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77" style:parent-style-name="Normální" style:list-style-name="LFO6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78" style:parent-style-name="Normální" style:list-style-name="LFO6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79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80" style:parent-style-name="Normální" style:list-style-name="LFO7" style:family="paragraph">
      <style:paragraph-properties style:vertical-align="auto" fo:margin-top="0.0694in" fo:margin-bottom="0.0694in" fo:line-height="100%"/>
      <style:text-properties fo:hyphenate="true"/>
    </style:style>
    <style:style style:name="T8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82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83" style:parent-style-name="Normální" style:list-style-name="LFO7" style:family="paragraph">
      <style:paragraph-properties style:vertical-align="auto" fo:margin-top="0.0694in" fo:margin-bottom="0.0694in" fo:line-height="100%"/>
      <style:text-properties fo:hyphenate="true"/>
    </style:style>
    <style:style style:name="T84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85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86" style:parent-style-name="Normální" style:list-style-name="LFO7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87" style:parent-style-name="Normální" style:list-style-name="LFO7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88" style:parent-style-name="Normální" style:list-style-name="LFO7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89" style:parent-style-name="Normální" style:list-style-name="LFO7" style:family="paragraph">
      <style:paragraph-properties style:vertical-align="auto" fo:margin-top="0.0694in" fo:margin-bottom="0.0694in" fo:line-height="100%"/>
      <style:text-properties fo:hyphenate="true"/>
    </style:style>
    <style:style style:name="T90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91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92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93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94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95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96" style:parent-style-name="Normální" style:list-style-name="LFO7" style:family="paragraph">
      <style:paragraph-properties style:vertical-align="auto" fo:margin-top="0.0694in" fo:margin-bottom="0.0694in" fo:line-height="100%"/>
      <style:text-properties fo:hyphenate="true"/>
    </style:style>
    <style:style style:name="T97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98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99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100" style:parent-style-name="Normální" style:list-style-name="LFO8" style:family="paragraph">
      <style:paragraph-properties style:vertical-align="auto" fo:margin-top="0.0694in" fo:margin-bottom="0.0694in" fo:line-height="100%"/>
      <style:text-properties fo:hyphenate="true"/>
    </style:style>
    <style:style style:name="T10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02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03" style:parent-style-name="Standardnípísmoodstavce" style:family="text">
      <style:text-properties style:font-name="Cambria Math" style:font-name-asian="Times New Roman" style:font-name-complex="Cambria Math" style:language-asian="cs" style:country-asian="CZ"/>
    </style:style>
    <style:style style:name="T104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05" style:parent-style-name="Standardnípísmoodstavce" style:family="text">
      <style:text-properties style:font-name="Cambria Math" style:font-name-asian="Times New Roman" style:font-name-complex="Cambria Math" style:language-asian="cs" style:country-asian="CZ"/>
    </style:style>
    <style:style style:name="T106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07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08" style:parent-style-name="Normální" style:list-style-name="LFO8" style:family="paragraph">
      <style:paragraph-properties style:vertical-align="auto" fo:margin-top="0.0694in" fo:margin-bottom="0.0694in" fo:line-height="100%"/>
      <style:text-properties fo:hyphenate="true"/>
    </style:style>
    <style:style style:name="T109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10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11" style:parent-style-name="Normální" style:list-style-name="LFO8" style:family="paragraph">
      <style:paragraph-properties style:vertical-align="auto" fo:margin-top="0.0694in" fo:margin-bottom="0.0694in" fo:line-height="100%"/>
      <style:text-properties fo:hyphenate="true"/>
    </style:style>
    <style:style style:name="T112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13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14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115" style:parent-style-name="Normální" style:list-style-name="LFO9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16" style:parent-style-name="Normální" style:list-style-name="LFO9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17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118" style:parent-style-name="Normální" style:list-style-name="LFO10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19" style:parent-style-name="Normální" style:list-style-name="LFO10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20" style:parent-style-name="Normální" style:list-style-name="LFO10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21" style:parent-style-name="Normální" style:family="paragraph">
      <style:paragraph-properties style:vertical-align="auto" fo:margin-top="0.0694in" fo:margin-bottom="0.0694in" fo:line-height="100%"/>
      <style:text-properties fo:hyphenate="true"/>
    </style:style>
    <style:style style:name="T122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23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T124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25" style:parent-style-name="Normální" style:list-style-name="LFO11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26" style:parent-style-name="Normální" style:list-style-name="LFO11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27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28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29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30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31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</office:automatic-styles>
  <office:body>
    <office:text text:use-soft-page-breaks="true">
      <text:h text:style-name="P1" text:outline-level="2">DOHODA O ZPŮSOBU A ROZSAHU STRAVOVÁNÍ DÍTĚTE A DONÁŠCE VLASTNÍ STRAVY</text:h>
      <text:p text:style-name="P32"/>
      <text:p text:style-name="P33">Uzavřená v souladu s § 4 vyhlášky č. 14/2005 Sb., o předškolním vzdělávání, ve znění pozdějších předpisů, a vyhláškou č. 107/2005 Sb., o školním stravování, ve znění pozdějších předpisů.</text:p>
      <text:h text:style-name="P34" text:outline-level="3">I. Smluvní strany</text:h>
      <text:p text:style-name="P35">1. Právnická osoba vykonávající činnost mateřské školy:</text:p>
      <text:p text:style-name="P36">Mateřská škola<text:s/>Svitávka, okres Blansko, příspěvková organizace</text:p>
      <text:p text:style-name="P37">Se sídlem: Školní<text:s/>457, 679<text:s/>32<text:s/>Svitávka</text:p>
      <text:p text:style-name="P38">Zastoupená: ředitelkou školy<text:s/>Vladimírou Markovou</text:p>
      <text:p text:style-name="Normální"><text:span text:style-name="T39">(dále jen „školské zařízení“)</text:span></text:p>
      <text:p text:style-name="P40">a</text:p>
      <text:p text:style-name="P41">2. Zákonný zástupce dítěte:</text:p>
      <text:p text:style-name="P42">Jméno a příjmení: …………………………………………………………………………………………</text:p>
      <text:p text:style-name="P43">Trvale bytem: ………………………………………………………………………………………………</text:p>
      <text:p text:style-name="P44">Telefon / E-mail: ……………………………………………………………………………………………</text:p>
      <text:p text:style-name="Normální"><text:span text:style-name="T45">(dále jen „zákonný zástupce“)</text:span></text:p>
      <text:p text:style-name="P46">Údaje o dítěti:</text:p>
      <text:p text:style-name="P47">Jméno a příjmení: …………………………………………………………………………………………</text:p>
      <text:p text:style-name="P48">Datum narození: ………………………………… Třída: ……………………………………………</text:p>
      <text:p text:style-name="P49"/>
      <text:p text:style-name="P50"/>
      <text:p text:style-name="P51"/>
      <text:soft-page-break/>
      <text:h text:style-name="P52" text:outline-level="3">II. Důvod a rozsah donášky vlastní stravy</text:h>
      <text:list text:style-name="LFO6" text:continue-numbering="true">
        <text:list-item>
          <text:p text:style-name="P53"><text:span text:style-name="T54">Smluvní strany se dohodly na úpravě způsobu stravování dítěte formou<text:s/></text:span><text:span text:style-name="T55">donášky vlastní stravy</text:span><text:span text:style-name="T56"><text:s/>zákonným zástupcem z následujícího důvodu<text:s/></text:span><text:span text:style-name="T57">(zaškrtněte příslušnou variantu)</text:span><text:span text:style-name="T58">:</text:span></text:p>
          <text:list text:continue-numbering="true">
            <text:list-item>
              <text:p text:style-name="P59"><text:span text:style-name="T60">[ ]<text:s/></text:span><text:span text:style-name="T61">a) Zdravotní důvody</text:span><text:span text:style-name="T62"><text:s/>(dieta, alergie, intolerance) –<text:s/></text:span><text:span text:style-name="T63">povinná příloha: Potvrzení ošetřujícího lékaře / specialisty</text:span><text:span text:style-name="T64">.</text:span></text:p>
            </text:list-item>
            <text:list-item>
              <text:p text:style-name="P65"><text:span text:style-name="T66">[ ]<text:s/></text:span><text:span text:style-name="T67">b) Náboženské, kulturní</text:span><text:span text:style-name="T68">,</text:span><text:span text:style-name="T69"><text:s/>etické</text:span><text:span text:style-name="T70"><text:s/>nebo jiné</text:span><text:span text:style-name="T71"><text:s/>důvody</text:span><text:span text:style-name="T72"><text:s/>(např. způsob stravování v rodině, náboženské preskripce</text:span></text:p>
            </text:list-item>
          </text:list>
        </text:list-item>
        <text:list-item>
          <text:p text:style-name="P73">Rozsah donášky stravy:</text:p>
          <text:list text:continue-numbering="true">
            <text:list-item>
              <text:p text:style-name="P74">[ ] Celodenní strava (přesnídávka, oběd, svačina)</text:p>
            </text:list-item>
            <text:list-item>
              <text:p text:style-name="P75">[ ] Pouze oběd</text:p>
            </text:list-item>
            <text:list-item>
              <text:p text:style-name="P76">[ ] Jiný rozsah: …………………………………………………………………………………</text:p>
            </text:list-item>
            <text:list-item>
              <text:p text:style-name="P77"/>
            </text:list-item>
          </text:list>
        </text:list-item>
        <text:list-item>
          <text:p text:style-name="P78">Školní jídelna stravu v požadovaném rozsahu/specifikaci sama nepravidelně nebo trvale nepřipravuje z objektivních provozních, kapacitních nebo organizačních důvodů.</text:p>
        </text:list-item>
      </text:list>
      <text:h text:style-name="P79" text:outline-level="3">III. Práva a povinnosti zákonného zástupce</text:h>
      <text:list text:style-name="LFO7" text:continue-numbering="true">
        <text:list-item>
          <text:p text:style-name="P80"><text:span text:style-name="T81">Odpovědnost za nezávadnost:</text:span><text:span text:style-name="T82"><text:s/>Zákonný zástupce přebráním této dohody plně odpovídá za zdravotní a mikrobiologickou nezávadnost, čerstvost, nutriční vhodnost a správné složení donášené stravy do doby jejího předání do MŠ.</text:span></text:p>
        </text:list-item>
        <text:list-item>
          <text:p text:style-name="P83"><text:span text:style-name="T84">Balení a označení:</text:span><text:span text:style-name="T85"><text:s/>Zákonný zástupce předává stravu v čistých, omyvatelných a hermeticky uzavřených nádobách/boxech určených pro styk s potravinami. Každá nádoba musí být jasně označena:</text:span></text:p>
          <text:list text:continue-numbering="true">
            <text:list-item>
              <text:p text:style-name="P86">Jménem a příjmením dítěte</text:p>
            </text:list-item>
            <text:list-item>
              <text:p text:style-name="P87">Datem spotřeby (dnem, pro který je určena)<text:s/>a nápisem(oběd, přesnídávka, svačina)</text:p>
            </text:list-item>
            <text:list-item>
              <text:p text:style-name="P88">Pokyny k případnému ohřevu</text:p>
            </text:list-item>
          </text:list>
        </text:list-item>
        <text:list-item>
          <text:p text:style-name="P89"><text:span text:style-name="T90">Předávání stravy:</text:span><text:span text:style-name="T91"><text:s/>Strava se předává pověřenému pracovníkovi MŠ</text:span><text:span text:style-name="T92"><text:s/>– učitelce ve třídě</text:span><text:span text:style-name="T93"><text:s/>při příchodu dítěte do mateřské školy, nejpozději do</text:span><text:span text:style-name="T94"><text:s/>8:30</text:span><text:span text:style-name="T95"><text:s/>hod.</text:span></text:p>
        </text:list-item>
        <text:list-item>
          <text:p text:style-name="P96"><text:span text:style-name="T97">Změna okolností:</text:span><text:span text:style-name="T98"><text:s/>Zákonný zástupce se zavazuje neprodleně písemně oznámit ředitelce školy jakoukoli změnu v rozsahu nebo důvodech donášky stravy.</text:span></text:p>
        </text:list-item>
      </text:list>
      <text:h text:style-name="P99" text:outline-level="3">IV. Práva a povinnosti školského zařízení a hygiena (HACCP)</text:h>
      <text:list text:style-name="LFO8" text:continue-numbering="true">
        <text:list-item>
          <text:p text:style-name="P100"><text:span text:style-name="T101">Uchování a regenerace:</text:span><text:span text:style-name="T102"><text:s/>Pověřený pracovník zařízení převzatou stravu uloží do vyhrazeného chladicího zařízení (při teplota do +8 </text:span><text:span text:style-name="T103">∘</text:span><text:span text:style-name="T104">C). Pokud strava vyžaduje ohřev, provede se její regenerace na požadovanou jádrovou teplotu (min. +75 </text:span><text:span text:style-name="T105">∘</text:span><text:span text:style-name="T106">C) v souladu<text:s/></text:span><text:soft-page-break/><text:span text:style-name="T107">s vnitřními hygienickými postupy (HACCP) za použití zařízení k tomu určených (mikrovlnná trouba, konvektomat apod.).</text:span></text:p>
        </text:list-item>
        <text:list-item>
          <text:p text:style-name="P108"><text:span text:style-name="T109">Omezení ručení:</text:span><text:span text:style-name="T110"><text:s/>Školské zařízení neodpovídá za případné zdravotní potíže dítěte vzniklé v důsledku přirozené zkázy, složení či neobsazení alergenů v jídle dodaném zákonným zástupcem před jeho předáním do MŠ.</text:span></text:p>
        </text:list-item>
        <text:list-item>
          <text:p text:style-name="P111"><text:span text:style-name="T112">Pitný režim:</text:span><text:span text:style-name="T113"><text:s/>Školské zařízení zajišťuje dítěti celodenní pitný režim v souladu s platnými předpisy, pokud se strany nedohodly jinak.</text:span></text:p>
        </text:list-item>
      </text:list>
      <text:h text:style-name="P114" text:outline-level="3">V. Finanční ujednání</text:h>
      <text:list text:style-name="LFO9" text:continue-numbering="true">
        <text:list-item>
          <text:p text:style-name="P115">V dny, kdy je pro dítě dodávána vlastní strava v plném nebo částečném rozsahu, je úhrada za finanční normativ na potraviny (stravné) úměrně ponížena nebo neúčtována podle platného Vnitřního řádu školní jídelny.</text:p>
        </text:list-item>
        <text:list-item>
          <text:p text:style-name="P116">Úhrada za režijní náklady<text:s/>/<text:s/>úplata za předškolní vzdělávání se řídí platnou legislativou a směrnicemi školy.</text:p>
        </text:list-item>
      </text:list>
      <text:h text:style-name="P117" text:outline-level="3">VI. Závěrečná ustanovení</text:h>
      <text:list text:style-name="LFO10" text:continue-numbering="true">
        <text:list-item>
          <text:p text:style-name="P118">Tato dohoda se uzavírá od: ……………………… do: ……………………….</text:p>
        </text:list-item>
        <text:list-item>
          <text:p text:style-name="P119">Platnost dohody lze ukončit písemnou dohodou, písemnou výpovědí ze strany zákonného zástupce, nebo jednostranným odstoupením ze strany MŠ v případě opakovaného neplnění hygienických podmínek donášky ze strany zákonného zástupce.</text:p>
        </text:list-item>
        <text:list-item>
          <text:p text:style-name="P120">Zákonný zástupce prohlašuje, že podpisem této dohody jedná ve shodě s druhým zákonným zástupcem.</text:p>
        </text:list-item>
      </text:list>
      <text:p text:style-name="P121"><text:span text:style-name="T122">Příloha<text:s/></text:span><text:span text:style-name="T123">(dle zvolené varianty)</text:span><text:span text:style-name="T124">:</text:span></text:p>
      <text:list text:style-name="LFO11" text:continue-numbering="true">
        <text:list-item>
          <text:p text:style-name="P125">[ ] Lékařské potvrzení (pro zdravotní důvody)</text:p>
        </text:list-item>
        <text:list-item>
          <text:p text:style-name="P126">[ ] Písemná žádost/specifikace potřeb stravování (pro náboženské/kulturní/etické důvody)</text:p>
        </text:list-item>
      </text:list>
      <text:p text:style-name="P127"/>
      <text:p text:style-name="P128">Ve Svitávce<text:s/>dne: ………………………</text:p>
      <text:p text:style-name="P129"/>
      <text:p text:style-name="P130">………………………………………………………………………….………………………</text:p>
      <text:p text:style-name="P131"><text:s text:c="3"/>ředitelka MŠ<text:s text:c="87"/>zákonný zástupce dítěte</text:p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/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Zápatí" style:display-name="Zápatí" style:family="paragraph" style:parent-style-name="Normální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ypertextovýodkaz" style:display-name="Hypertextový odkaz" style:family="text" style:parent-style-name="Standardnípísmoodstavce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Bezmezer" style:display-name="Bez mezer" style:family="paragraph">
      <style:paragraph-properties fo:margin-bottom="0in" fo:line-height="100%"/>
      <style:text-properties fo:hyphenate="false"/>
    </style:style>
    <style:style style:name="platne1" style:display-name="platne1" style:family="text" style:parent-style-name="Standardnípísmoodstavce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style:font-name="Courier New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TableColumn3" style:family="table-column">
      <style:table-column-properties style:column-width="1.9611in" style:use-optimal-column-width="false"/>
    </style:style>
    <style:style style:name="TableColumn4" style:family="table-column">
      <style:table-column-properties style:column-width="4.0493in" style:use-optimal-column-width="false"/>
    </style:style>
    <style:style style:name="TableColumn5" style:family="table-column">
      <style:table-column-properties style:column-width="0.25in" style:use-optimal-column-width="false"/>
    </style:style>
    <style:style style:name="Table2" style:family="table">
      <style:table-properties style:width="6.2604in" fo:margin-left="0in" table:align="left"/>
    </style:style>
    <style:style style:name="TableRow6" style:family="table-row">
      <style:table-row-properties style:min-row-height="0.2083in" style:use-optimal-row-height="false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Normální" style:family="paragraph">
      <style:paragraph-properties fo:margin-left="-0.0798in">
        <style:tab-stops/>
      </style:paragraph-properties>
    </style:style>
    <style:style style:name="TableCell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" style:parent-style-name="Normální" style:family="paragraph">
      <style:paragraph-properties fo:text-align="center" fo:margin-top="0.2784in" fo:margin-bottom="0.2784in"/>
    </style:style>
    <style:style style:name="T1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2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13" style:parent-style-name="Normální" style:family="paragraph"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P14" style:parent-style-name="Normální" style:family="paragraph">
      <style:paragraph-properties fo:text-align="center"/>
    </style:style>
    <style:style style:name="T15" style:parent-style-name="Standardnípísmoodstavce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T16" style:parent-style-name="Hypertextovýodkaz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P17" style:parent-style-name="Normální" style:family="paragraph">
      <style:paragraph-properties fo:text-align="center"/>
    </style:style>
    <style:style style:name="T18" style:parent-style-name="Standardnípísmoodstavce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Záhlaví" style:family="paragraph">
      <style:paragraph-properties fo:text-align="end" fo:margin-right="-0.0798in"/>
    </style:style>
    <style:style style:name="TableColumn22" style:family="table-column">
      <style:table-column-properties style:column-width="2.0868in" style:use-optimal-column-width="false"/>
    </style:style>
    <style:style style:name="TableColumn23" style:family="table-column">
      <style:table-column-properties style:column-width="2.0868in" style:use-optimal-column-width="false"/>
    </style:style>
    <style:style style:name="TableColumn24" style:family="table-column">
      <style:table-column-properties style:column-width="2.0868in" style:use-optimal-column-width="false"/>
    </style:style>
    <style:style style:name="Table21" style:family="table">
      <style:table-properties style:width="6.2604in" fo:margin-left="0in" table:align="left"/>
    </style:style>
    <style:style style:name="TableRow25" style:family="table-row">
      <style:table-row-properties style:min-row-height="0.2083in" style:use-optimal-row-height="false"/>
    </style:style>
    <style:style style:name="TableCell26" style:family="table-cell">
      <style:table-cell-properties fo:border="none" style:writing-mode="lr-tb" fo:padding-top="0in" fo:padding-left="0.075in" fo:padding-bottom="0in" fo:padding-right="0.075in"/>
    </style:style>
    <style:style style:name="P27" style:parent-style-name="Záhlaví" style:family="paragraph">
      <style:paragraph-properties fo:margin-left="-0.0798in">
        <style:tab-stops>
          <style:tab-stop style:type="center" style:position="3.3298in"/>
          <style:tab-stop style:type="right" style:position="6.5798in"/>
        </style:tab-stops>
      </style:paragraph-properties>
    </style:style>
    <style:style style:name="TableCell28" style:family="table-cell">
      <style:table-cell-properties fo:border="none" style:writing-mode="lr-tb" fo:padding-top="0in" fo:padding-left="0.075in" fo:padding-bottom="0in" fo:padding-right="0.075in"/>
    </style:style>
    <style:style style:name="P29" style:parent-style-name="Záhlaví" style:family="paragraph">
      <style:paragraph-properties fo:text-align="center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Záhlaví" style:family="paragraph">
      <style:paragraph-properties fo:text-align="end" fo:margin-right="-0.0798in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draw:frame draw:style-name="a0" draw:name="drawing" text:anchor-type="as-char" svg:x="0in" svg:y="0in" svg:width="1.78368in" svg:height="1.78368in" style:rel-width="scale" style:rel-height="scale"><draw:image xlink:href="media/image1.png" xlink:type="simple" xlink:show="embed" xlink:actuate="onLoad"/><svg:title/><svg:desc/></draw:frame></text:p>
            </table:table-cell>
            <table:table-cell table:style-name="TableCell9">
              <text:p text:style-name="P10"><text:span text:style-name="T11"><text:s text:c="8"/></text:span><text:span text:style-name="T12"><text:s/>Mateřská škola Svitávka, okres Blansko <text:s text:c="31"/>příspěvková organizace</text:span></text:p>
              <text:p text:style-name="P13">Školní 457, 679 32 Svitávka</text:p>
              <text:p text:style-name="P14"><text:span text:style-name="T15">e-mail:<text:s/></text:span><text:a xlink:href="mailto:reditelka@mssvitavka.cz" office:target-frame-name="_top" xlink:show="replace"><text:span text:style-name="T16">reditelka@mssvitavka.cz</text:span></text:a></text:p>
              <text:p text:style-name="P17"><text:span text:style-name="T18">tel: +420 776 260 282 <text:s text:c="6"/>IČ:70988625</text:span></text:p>
            </table:table-cell>
            <table:table-cell table:style-name="TableCell19">
              <text:p text:style-name="P20"/>
            </table:table-cell>
          </table:table-row>
        </table:table>
        <text:p text:style-name="Záhlaví"/>
      </style:header>
      <style:footer>
        <table:table table:style-name="Table21">
          <table:table-columns>
            <table:table-column table:style-name="TableColumn22"/>
            <table:table-column table:style-name="TableColumn23"/>
            <table:table-column table:style-name="TableColumn24"/>
          </table:table-columns>
          <table:table-row table:style-name="TableRow25">
            <table:table-cell table:style-name="TableCell26">
              <text:p text:style-name="P27"/>
            </table:table-cell>
            <table:table-cell table:style-name="TableCell28">
              <text:p text:style-name="P29"/>
            </table:table-cell>
            <table:table-cell table:style-name="TableCell30">
              <text:p text:style-name="P31"/>
            </table:table-cell>
          </table:table-row>
        </table:table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S Svitavka</meta:initial-creator>
    <dc:creator>Vlaďka Marková</dc:creator>
    <meta:creation-date>2026-07-22T13:42:00Z</meta:creation-date>
    <dc:date>2026-07-22T13:42:00Z</dc:date>
    <meta:print-date>2026-07-22T12:05:00Z</meta:print-date>
    <meta:template xlink:href="Normal" xlink:type="simple"/>
    <meta:editing-cycles>2</meta:editing-cycles>
    <meta:editing-duration>PT0S</meta:editing-duration>
    <meta:document-statistic meta:page-count="4" meta:paragraph-count="8" meta:word-count="629" meta:character-count="4333" meta:row-count="30" meta:non-whitespace-character-count="3712"/>
  </office:meta>
</office:document-meta>
</file>